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widows="2" fo:orphans="2" fo:break-before="page" style:text-autospace="none" fo:text-align="justify" style:vertical-align="auto"/>
      <style:text-properties fo:hyphenate="true"/>
    </style:style>
    <style:style style:name="T3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4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5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6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7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8" style:parent-style-name="Domyślnaczcionkaakapitu" style:family="text">
      <style:text-properties style:font-name-asian="Times New Roman" style:font-name-complex="Times New Roman" fo:color="#000000" style:letter-kerning="false" fo:font-size="14pt" style:font-size-asian="14pt" style:font-size-complex="14pt" style:language-asian="pl" style:country-asian="PL" style:language-complex="ar" style:country-complex="SA"/>
    </style:style>
    <style:style style:name="T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0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2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3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4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5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6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7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8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0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22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3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4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5" style:parent-style-name="Normalny" style:family="paragraph">
      <style:paragraph-properties fo:widows="2" fo:orphans="2" style:text-autospace="none" fo:text-align="center" style:vertical-align="auto"/>
      <style:text-properties fo:hyphenate="true"/>
    </style:style>
    <style:style style:name="T26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7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28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9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30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32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3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34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35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6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37" style:parent-style-name="Domyślnaczcionkaakapitu" style:family="text">
      <style:text-properties style:font-name-complex="Times New Roman" fo:font-size="13pt" style:font-size-asian="13pt" style:font-size-complex="13pt"/>
    </style:style>
    <style:style style:name="T38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3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40" style:parent-style-name="Domyślnaczcionkaakapitu" style:family="text">
      <style:text-properties style:font-name-complex="Times New Roman" fo:font-size="13pt" style:font-size-asian="13pt" style:font-size-complex="13pt"/>
    </style:style>
    <style:style style:name="T4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42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43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44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45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46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47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48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49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50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51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52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53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54" style:parent-style-name="Standard" style:family="paragraph">
      <style:paragraph-properties fo:margin-left="0.9847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/>
    </style:style>
    <style:style style:name="P55" style:parent-style-name="Standard" style:family="paragraph">
      <style:paragraph-properties fo:margin-left="0.9847in">
        <style:tab-stops/>
      </style:paragraph-properties>
      <style:text-properties style:font-name-asian="Times New Roman" style:font-name-complex="Times New Roman" style:letter-kerning="false" fo:font-size="13pt" style:font-size-asian="13pt" style:font-size-complex="13pt" style:language-asian="pl" style:country-asian="PL" style:language-complex="ar" style:country-complex="SA"/>
    </style:style>
    <style:style style:name="P56" style:parent-style-name="Standard" style:family="paragraph">
      <style:paragraph-properties fo:margin-left="0.9847in">
        <style:tab-stops/>
      </style:paragraph-properties>
      <style:text-properties style:font-name-complex="Times New Roman" fo:font-size="13pt" style:font-size-asian="13pt" style:font-size-complex="13pt"/>
    </style:style>
    <style:style style:name="P57" style:parent-style-name="Standard" style:family="paragraph">
      <style:paragraph-properties fo:margin-left="0.9847in">
        <style:tab-stops/>
      </style:paragraph-properties>
      <style:text-properties style:font-name-complex="Times New Roman" fo:font-size="13pt" style:font-size-asian="13pt" style:font-size-complex="13pt"/>
    </style:style>
    <style:style style:name="P58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9" style:parent-style-name="Normalny" style:family="paragraph">
      <style:paragraph-properties style:text-autospace="none" fo:margin-bottom="0.0444in"/>
      <style:text-properties style:font-name-complex="Times New Roman" fo:color="#000000" fo:font-size="13pt" style:font-size-asian="13pt" style:font-size-complex="13pt"/>
    </style:style>
    <style:style style:name="P60" style:parent-style-name="Normalny" style:family="paragraph">
      <style:paragraph-properties style:text-autospace="none" fo:margin-bottom="0.0444in"/>
      <style:text-properties style:font-name-complex="Times New Roman" fo:color="#000000" fo:font-size="13pt" style:font-size-asian="13pt" style:font-size-complex="13pt"/>
    </style:style>
    <style:style style:name="P61" style:parent-style-name="Normalny" style:family="paragraph">
      <style:paragraph-properties style:text-autospace="none" fo:margin-bottom="0.0444in"/>
      <style:text-properties style:font-name-complex="Times New Roman" fo:color="#000000" fo:font-size="13pt" style:font-size-asian="13pt" style:font-size-complex="13pt"/>
    </style:style>
    <style:style style:name="P62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3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4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5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6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7" style:parent-style-name="Normalny" style:family="paragraph">
      <style:paragraph-properties fo:widows="2" fo:orphans="2" style:text-autospace="none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8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6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0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1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2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3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4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5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76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77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78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7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4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86" style:parent-style-name="Normalny" style:family="paragraph">
      <style:paragraph-properties fo:text-align="justify" fo:margin-left="-0.0986in">
        <style:tab-stops/>
      </style:paragraph-properties>
      <style:text-properties style:font-name-complex="Times New Roman" fo:font-size="13pt" style:font-size-asian="13pt" style:font-size-complex="13pt"/>
    </style:style>
    <style:style style:name="P87" style:parent-style-name="Normalny" style:family="paragraph">
      <style:paragraph-properties fo:text-align="justify" fo:margin-left="-0.0986in">
        <style:tab-stops/>
      </style:paragraph-properties>
      <style:text-properties style:font-name-complex="Times New Roman" fo:font-size="13pt" style:font-size-asian="13pt" style:font-size-complex="13pt"/>
    </style:style>
    <style:style style:name="P88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9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0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1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2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3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4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5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6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7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8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9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0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1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2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3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4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5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6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07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08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09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10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11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12" style:parent-style-name="Normalny" style:family="paragraph">
      <style:text-properties style:font-name-complex="Times New Roman" fo:font-size="13pt" style:font-size-asian="13pt" style:font-size-complex="13pt"/>
    </style:style>
    <style:style style:name="P113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14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15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1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17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18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19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0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1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2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3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24" style:parent-style-name="Normalny" style:family="paragraph">
      <style:text-properties style:font-name-complex="Times New Roman" fo:font-size="13pt" style:font-size-asian="13pt" style:font-size-complex="13pt"/>
    </style:style>
    <style:style style:name="P125" style:parent-style-name="Normalny" style:family="paragraph">
      <style:text-properties style:font-name-complex="Times New Roman" fo:font-size="13pt" style:font-size-asian="13pt" style:font-size-complex="13pt"/>
    </style:style>
    <style:style style:name="P126" style:parent-style-name="Normalny" style:family="paragraph">
      <style:text-properties style:font-name-complex="Times New Roman" fo:font-size="13pt" style:font-size-asian="13pt" style:font-size-complex="13pt"/>
    </style:style>
    <style:style style:name="T127" style:parent-style-name="Domyślnaczcionkaakapitu" style:family="text">
      <style:text-properties style:font-name-asian="Times New Roman" style:font-name-complex="Times New Roman" fo:font-size="13pt" style:font-size-asian="13pt" style:font-size-complex="13pt" style:language-asian="pl" style:country-asian="PL"/>
    </style:style>
    <style:style style:name="P128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29" style:parent-style-name="Normalny" style:family="paragraph">
      <style:paragraph-properties fo:widows="2" fo:orphans="2" style:text-autospace="none" style:vertical-align="auto"/>
      <style:text-properties fo:hyphenate="true"/>
    </style:style>
    <style:style style:name="T130" style:parent-style-name="Domyślnaczcionkaakapitu" style:family="text">
      <style:text-properties style:font-name-complex="Times New Roman" fo:font-size="13pt" style:font-size-asian="13pt" style:font-size-complex="13pt"/>
    </style:style>
    <style:style style:name="T131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32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P133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4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5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6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7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8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39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0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1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2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3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4" style:parent-style-name="NormalnyWeb" style:family="paragraph">
      <style:text-properties fo:color="#000000" fo:font-size="13pt" style:font-size-asian="13pt" style:font-size-complex="13pt"/>
    </style:style>
    <style:style style:name="P145" style:parent-style-name="NormalnyWeb" style:family="paragraph">
      <style:text-properties fo:color="#000000" fo:font-size="13pt" style:font-size-asian="13pt" style:font-size-complex="13pt"/>
    </style:style>
    <style:style style:name="T146" style:parent-style-name="Domyślnaczcionkaakapitu" style:family="text">
      <style:text-properties fo:color="#000000" fo:font-size="13pt" style:font-size-asian="13pt" style:font-size-complex="13pt"/>
    </style:style>
    <style:style style:name="P147" style:parent-style-name="NormalnyWeb" style:family="paragraph">
      <style:text-properties fo:color="#000000" fo:font-size="13pt" style:font-size-asian="13pt" style:font-size-complex="13pt"/>
    </style:style>
    <style:style style:name="P148" style:parent-style-name="NormalnyWeb" style:family="paragraph">
      <style:text-properties fo:color="#000000" fo:font-size="13pt" style:font-size-asian="13pt" style:font-size-complex="13pt"/>
    </style:style>
    <style:style style:name="P149" style:parent-style-name="Normalny" style:family="paragraph">
      <style:paragraph-properties fo:widows="2" fo:orphans="2" style:text-autospace="none" style:vertical-align="auto"/>
      <style:text-properties style:font-name-complex="Times New Roman" fo:color="#000000" fo:font-size="13pt" style:font-size-asian="13pt" style:font-size-complex="13pt" fo:hyphenate="true"/>
    </style:style>
    <style:style style:name="P150" style:parent-style-name="Normalny" style:family="paragraph">
      <style:paragraph-properties fo:widows="2" fo:orphans="2" style:text-autospace="none" style:vertical-align="auto"/>
      <style:text-properties fo:hyphenate="true"/>
    </style:style>
    <style:style style:name="T151" style:parent-style-name="Domyślnaczcionkaakapitu" style:family="text">
      <style:text-properties style:font-name-complex="Times New Roman" fo:color="#000000" fo:font-size="13pt" style:font-size-asian="13pt" style:font-size-complex="13pt"/>
    </style:style>
    <style:style style:name="P152" style:parent-style-name="NormalnyWeb" style:family="paragraph">
      <style:text-properties fo:color="#000000" fo:font-size="13pt" style:font-size-asian="13pt" style:font-size-complex="13pt"/>
    </style:style>
    <style:style style:name="P153" style:parent-style-name="NormalnyWeb" style:family="paragraph">
      <style:text-properties fo:color="#000000" fo:font-size="13pt" style:font-size-asian="13pt" style:font-size-complex="13pt"/>
    </style:style>
    <style:style style:name="P154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5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6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7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8" style:parent-style-name="Normalny" style:family="paragraph">
      <style:paragraph-properties fo:widows="2" fo:orphans="2" style:text-autospace="none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9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60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6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2" style:parent-style-name="Normalny" style:family="paragraph">
      <style:paragraph-properties fo:text-align="justify"/>
    </style:style>
    <style:style style:name="T163" style:parent-style-name="Domyślnaczcionkaakapitu" style:family="text">
      <style:text-properties style:font-name-complex="Times New Roman" fo:font-size="13pt" style:font-size-asian="13pt" style:font-size-complex="13pt"/>
    </style:style>
    <style:style style:name="T164" style:parent-style-name="Domyślnaczcionkaakapitu" style:family="text">
      <style:text-properties style:font-name-complex="Times New Roman" fo:font-size="13pt" style:font-size-asian="13pt" style:font-size-complex="13pt"/>
    </style:style>
    <style:style style:name="P16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68" style:parent-style-name="Default" style:family="paragraph">
      <style:text-properties fo:font-size="13pt" style:font-size-asian="13pt" style:font-size-complex="13pt"/>
    </style:style>
    <style:style style:name="P169" style:parent-style-name="Default" style:family="paragraph">
      <style:text-properties fo:font-size="13pt" style:font-size-asian="13pt" style:font-size-complex="13pt"/>
    </style:style>
    <style:style style:name="P170" style:parent-style-name="Normalny" style:family="paragraph">
      <style:paragraph-properties fo:widows="2" fo:orphans="2" style:text-autospace="none" style:vertical-align="auto" fo:margin-bottom="0.1458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1" style:parent-style-name="Normalny" style:family="paragraph">
      <style:paragraph-properties fo:widows="2" fo:orphans="2" style:text-autospace="none" style:vertical-align="auto" fo:margin-bottom="0.1458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2" style:parent-style-name="Normalny" style:family="paragraph">
      <style:paragraph-properties fo:widows="2" fo:orphans="2" style:text-autospace="none" style:vertical-align="auto" fo:margin-bottom="0.1458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3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4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5" style:parent-style-name="Normalny" style:family="paragraph">
      <style:paragraph-properties fo:widows="2" fo:orphans="2" style:text-autospace="none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77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17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7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80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81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82" style:parent-style-name="Normalny" style:family="paragraph">
      <style:paragraph-properties fo:widows="2" fo:orphans="2" fo:text-align="justify" style:vertical-align="auto" fo:line-height="150%"/>
      <style:text-properties fo:hyphenate="true"/>
    </style:style>
    <style:style style:name="T183" style:parent-style-name="Domyślnaczcionkaakapitu" style:family="text">
      <style:text-properties style:font-name-complex="Times New Roman" fo:font-size="13pt" style:font-size-asian="13pt" style:font-size-complex="13pt"/>
    </style:style>
    <style:style style:name="T184" style:parent-style-name="Domyślnaczcionkaakapitu" style:family="text">
      <style:text-properties style:font-name-complex="Times New Roman" fo:font-size="13pt" style:font-size-asian="13pt" style:font-size-complex="13pt"/>
    </style:style>
    <style:style style:name="T185" style:parent-style-name="Domyślnaczcionkaakapitu" style:family="text">
      <style:text-properties style:font-name-complex="Times New Roman" fo:font-size="13pt" style:font-size-asian="13pt" style:font-size-complex="13pt" style:text-underline-type="single" style:text-underline-style="solid" style:text-underline-width="auto" style:text-underline-mode="continuous"/>
    </style:style>
    <style:style style:name="P18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87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188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189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19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3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19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6" style:parent-style-name="Normalny" style:family="paragraph">
      <style:paragraph-properties fo:widows="2" fo:orphans="2" fo:text-align="justify" style:vertical-align="auto" fo:line-height="150%"/>
      <style:text-properties fo:hyphenate="true"/>
    </style:style>
    <style:style style:name="T197" style:parent-style-name="Domyślnaczcionkaakapitu" style:family="text">
      <style:text-properties style:font-name-complex="Times New Roman" fo:font-size="13pt" style:font-size-asian="13pt" style:font-size-complex="13pt"/>
    </style:style>
    <style:style style:name="P19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9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00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201" style:parent-style-name="Normalny" style:family="paragraph">
      <style:paragraph-properties fo:widows="2" fo:orphans="2" fo:text-align="justify" style:vertical-align="auto" fo:line-height="150%"/>
      <style:text-properties fo:hyphenate="true"/>
    </style:style>
    <style:style style:name="T202" style:parent-style-name="Domyślnaczcionkaakapitu" style:family="text">
      <style:text-properties style:font-name-complex="Times New Roman" fo:font-size="13pt" style:font-size-asian="13pt" style:font-size-complex="13pt"/>
    </style:style>
    <style:style style:name="P20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5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06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20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9" style:parent-style-name="Normalny" style:family="paragraph">
      <style:paragraph-properties fo:widows="2" fo:orphans="2" fo:text-align="justify" style:vertical-align="auto" fo:line-height="150%"/>
      <style:text-properties fo:hyphenate="true"/>
    </style:style>
    <style:style style:name="T210" style:parent-style-name="Domyślnaczcionkaakapitu" style:family="text">
      <style:text-properties style:font-name-complex="Times New Roman" fo:font-size="13pt" style:font-size-asian="13pt" style:font-size-complex="13pt"/>
    </style:style>
    <style:style style:name="P211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style:text-underline-type="single" style:text-underline-style="solid" style:text-underline-width="auto" style:text-underline-mode="continuous" fo:hyphenate="true"/>
    </style:style>
    <style:style style:name="P21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6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17" style:parent-style-name="Normalny" style:family="paragraph">
      <style:paragraph-properties fo:text-align="justify" fo:line-height="150%"/>
      <style:text-properties fo:font-size="13pt" style:font-size-asian="13pt" style:font-size-complex="13pt"/>
    </style:style>
    <style:style style:name="P218" style:parent-style-name="Normalny" style:list-style-name="LFO1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9" style:parent-style-name="Normalny" style:list-style-name="LFO1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0" style:parent-style-name="Normalny" style:list-style-name="LFO1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1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22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23" style:parent-style-name="Normalny" style:list-style-name="LFO2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4" style:parent-style-name="Normalny" style:list-style-name="LFO2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5" style:parent-style-name="Normalny" style:list-style-name="LFO2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6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27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28" style:parent-style-name="Normalny" style:list-style-name="LFO3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9" style:parent-style-name="Normalny" style:list-style-name="LFO3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0" style:parent-style-name="Normalny" style:list-style-name="LFO3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1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32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33" style:parent-style-name="Normalny" style:list-style-name="LFO4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4" style:parent-style-name="Normalny" style:list-style-name="LFO4" style:family="paragraph">
      <style:paragraph-properties fo:widows="2" fo:orphans="2" fo:text-align="justify" style:vertical-align="auto" fo:line-height="150%"/>
      <style:text-properties fo:hyphenate="true"/>
    </style:style>
    <style:style style:name="T235" style:parent-style-name="Domyślnaczcionkaakapitu" style:family="text">
      <style:text-properties style:font-name-complex="Times New Roman" fo:font-size="13pt" style:font-size-asian="13pt" style:font-size-complex="13pt"/>
    </style:style>
    <style:style style:name="P236" style:parent-style-name="Normalny" style:list-style-name="LFO4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7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38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39" style:parent-style-name="Normalny" style:list-style-name="LFO5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0" style:parent-style-name="Normalny" style:list-style-name="LFO5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1" style:parent-style-name="Normalny" style:list-style-name="LFO5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2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43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44" style:parent-style-name="Normalny" style:list-style-name="LFO6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5" style:parent-style-name="Normalny" style:list-style-name="LFO6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6" style:parent-style-name="Normalny" style:list-style-name="LFO6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7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48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49" style:parent-style-name="Normalny" style:list-style-name="LFO7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0" style:parent-style-name="Normalny" style:list-style-name="LFO7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1" style:parent-style-name="Normalny" style:list-style-name="LFO7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3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54" style:parent-style-name="Normalny" style:list-style-name="LFO8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5" style:parent-style-name="Normalny" style:list-style-name="LFO8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6" style:parent-style-name="Normalny" style:list-style-name="LFO8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7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58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59" style:parent-style-name="Normalny" style:list-style-name="LFO9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0" style:parent-style-name="Normalny" style:list-style-name="LFO9" style:family="paragraph">
      <style:paragraph-properties fo:widows="2" fo:orphans="2" fo:text-align="justify" style:vertical-align="auto" fo:line-height="150%"/>
      <style:text-properties fo:hyphenate="true"/>
    </style:style>
    <style:style style:name="T261" style:parent-style-name="Domyślnaczcionkaakapitu" style:family="text">
      <style:text-properties style:font-name-complex="Times New Roman" fo:font-size="13pt" style:font-size-asian="13pt" style:font-size-complex="13pt"/>
    </style:style>
    <style:style style:name="T262" style:parent-style-name="Domyślnaczcionkaakapitu" style:family="text">
      <style:text-properties style:font-name-complex="Times New Roman" fo:font-size="13pt" style:font-size-asian="13pt" style:font-size-complex="13pt"/>
    </style:style>
    <style:style style:name="P263" style:parent-style-name="Normalny" style:list-style-name="LFO9" style:family="paragraph">
      <style:paragraph-properties fo:widows="2" fo:orphans="2" fo:text-align="justify" style:vertical-align="auto" fo:line-height="150%"/>
      <style:text-properties fo:hyphenate="true"/>
    </style:style>
    <style:style style:name="T264" style:parent-style-name="Domyślnaczcionkaakapitu" style:family="text">
      <style:text-properties style:font-name-complex="Times New Roman" fo:font-size="13pt" style:font-size-asian="13pt" style:font-size-complex="13pt"/>
    </style:style>
    <style:style style:name="P265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style:text-underline-type="single" style:text-underline-style="solid" style:text-underline-width="auto" style:text-underline-mode="continuous" fo:hyphenate="true"/>
    </style:style>
    <style:style style:name="P266" style:parent-style-name="Normalny" style:family="paragraph">
      <style:paragraph-properties fo:widows="2" fo:orphans="2" fo:text-align="justify" style:vertical-align="auto" fo:line-height="150%" fo:margin-left="0.2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67" style:parent-style-name="Normalny" style:list-style-name="LFO10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8" style:parent-style-name="Normalny" style:list-style-name="LFO10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9" style:parent-style-name="Normalny" style:list-style-name="LFO10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0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1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2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3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4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5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6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277" style:parent-style-name="Standard" style:family="paragraph">
      <style:paragraph-properties fo:text-align="justify" fo:line-height="150%"/>
      <style:text-properties style:font-name-complex="Times New Roman" style:font-weight-complex="bold" fo:font-size="13pt" style:font-size-asian="13pt" style:font-size-complex="13pt"/>
    </style:style>
    <style:style style:name="P278" style:parent-style-name="Normalny" style:family="paragraph">
      <style:text-properties style:font-name-complex="Times New Roman" fo:font-size="13pt" style:font-size-asian="13pt" style:font-size-complex="13pt"/>
    </style:style>
    <style:style style:name="P279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size="13pt" style:font-size-asian="13pt" style:font-size-complex="13pt"/>
    </style:style>
    <style:style style:name="P280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size="13pt" style:font-size-asian="13pt" style:font-size-complex="13pt"/>
    </style:style>
    <style:style style:name="P281" style:parent-style-name="Normalny" style:family="paragraph">
      <style:paragraph-properties fo:text-align="end" fo:line-height="150%"/>
      <style:text-properties fo:font-size="13pt" style:font-size-asian="13pt" style:font-size-complex="13pt"/>
    </style:style>
    <style:style style:name="P282" style:parent-style-name="Normalny" style:family="paragraph">
      <style:paragraph-properties fo:text-align="end" fo:line-height="150%"/>
    </style:style>
    <style:style style:name="P283" style:parent-style-name="Normalny" style:family="paragraph">
      <style:paragraph-properties fo:text-align="end" fo:line-height="150%"/>
    </style:style>
    <style:style style:name="P284" style:parent-style-name="Normalny" style:family="paragraph">
      <style:paragraph-properties fo:text-align="center" fo:line-height="150%"/>
      <style:text-properties fo:font-weight="bold" style:font-weight-asian="bold" fo:font-size="13pt" style:font-size-asian="13pt" style:font-size-complex="13pt"/>
    </style:style>
    <style:style style:name="P285" style:parent-style-name="Normalny" style:family="paragraph">
      <style:paragraph-properties fo:text-align="center" fo:line-height="150%"/>
      <style:text-properties fo:font-weight="bold" style:font-weight-asian="bold" fo:font-size="13pt" style:font-size-asian="13pt" style:font-size-complex="13pt"/>
    </style:style>
    <style:style style:name="P286" style:parent-style-name="Normalny" style:family="paragraph">
      <style:paragraph-properties fo:text-align="center" fo:line-height="150%"/>
    </style:style>
    <style:style style:name="T287" style:parent-style-name="Domyślnaczcionkaakapitu" style:family="text">
      <style:text-properties fo:font-weight="bold" style:font-weight-asian="bold" fo:font-size="13pt" style:font-size-asian="13pt" style:font-size-complex="13pt"/>
    </style:style>
    <style:style style:name="T288" style:parent-style-name="Domyślnaczcionkaakapitu" style:family="text">
      <style:text-properties style:font-name-complex="Times New Roman" fo:font-size="13pt" style:font-size-asian="13pt" style:font-size-complex="13pt"/>
    </style:style>
    <style:style style:name="T289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290" style:parent-style-name="Normalny" style:family="paragraph">
      <style:paragraph-properties fo:line-height="150%"/>
      <style:text-properties fo:font-weight="bold" style:font-weight-asian="bold"/>
    </style:style>
    <style:style style:name="P291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292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293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294" style:parent-style-name="Normalny" style:family="paragraph">
      <style:paragraph-properties fo:text-align="justify" fo:line-height="150%" fo:text-indent="0.25in"/>
    </style:style>
    <style:style style:name="P295" style:parent-style-name="Normalny" style:family="paragraph">
      <style:paragraph-properties fo:text-align="justify" fo:line-height="150%" fo:text-indent="0.25in"/>
    </style:style>
    <style:style style:name="P296" style:parent-style-name="Normalny" style:family="paragraph">
      <style:paragraph-properties fo:text-align="justify" fo:line-height="150%" fo:text-indent="0.25in"/>
    </style:style>
    <style:style style:name="P297" style:parent-style-name="Normalny" style:family="paragraph">
      <style:paragraph-properties fo:text-align="justify" fo:line-height="150%" fo:text-indent="0.25in"/>
    </style:style>
    <style:style style:name="P298" style:parent-style-name="Normalny" style:family="paragraph">
      <style:paragraph-properties fo:text-align="justify" fo:line-height="150%" fo:text-indent="0.25in"/>
    </style:style>
    <style:style style:name="T299" style:parent-style-name="Domyślnaczcionkaakapitu" style:family="text">
      <style:text-properties style:text-position="super 66.6%"/>
    </style:style>
    <style:style style:name="P300" style:parent-style-name="Normalny" style:family="paragraph">
      <style:paragraph-properties fo:text-align="justify" fo:line-height="150%" fo:text-indent="0.25in"/>
    </style:style>
    <style:style style:name="P301" style:parent-style-name="Normalny" style:family="paragraph">
      <style:paragraph-properties fo:text-align="justify" fo:line-height="150%" fo:text-indent="0.25in"/>
    </style:style>
    <style:style style:name="P302" style:parent-style-name="Normalny" style:family="paragraph">
      <style:paragraph-properties fo:text-align="justify" fo:line-height="150%"/>
    </style:style>
    <style:style style:name="P303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size="13pt" style:font-size-asian="13pt" style:font-size-complex="13pt"/>
    </style:style>
    <style:style style:name="P304" style:parent-style-name="Normalny" style:family="paragraph">
      <style:paragraph-properties fo:text-align="end" fo:line-height="150%"/>
      <style:text-properties fo:font-size="13pt" style:font-size-asian="13pt" style:font-size-complex="13pt"/>
    </style:style>
    <style:style style:name="P305" style:parent-style-name="Normalny" style:family="paragraph">
      <style:paragraph-properties fo:text-align="end" fo:line-height="150%"/>
    </style:style>
    <style:style style:name="P306" style:parent-style-name="Normalny" style:family="paragraph">
      <style:paragraph-properties fo:text-align="end" fo:line-height="150%"/>
    </style:style>
    <style:style style:name="P307" style:parent-style-name="Normalny" style:family="paragraph">
      <style:paragraph-properties fo:text-align="center" fo:line-height="150%"/>
      <style:text-properties fo:font-weight="bold" style:font-weight-asian="bold" fo:font-size="13pt" style:font-size-asian="13pt" style:font-size-complex="13pt"/>
    </style:style>
    <style:style style:name="P308" style:parent-style-name="Normalny" style:family="paragraph">
      <style:paragraph-properties fo:text-align="center" fo:line-height="150%"/>
      <style:text-properties fo:font-weight="bold" style:font-weight-asian="bold" fo:font-size="13pt" style:font-size-asian="13pt" style:font-size-complex="13pt"/>
    </style:style>
    <style:style style:name="P309" style:parent-style-name="Normalny" style:family="paragraph">
      <style:paragraph-properties fo:text-align="center" fo:line-height="150%"/>
    </style:style>
    <style:style style:name="T310" style:parent-style-name="Domyślnaczcionkaakapitu" style:family="text">
      <style:text-properties fo:font-weight="bold" style:font-weight-asian="bold" fo:font-size="13pt" style:font-size-asian="13pt" style:font-size-complex="13pt"/>
    </style:style>
    <style:style style:name="T311" style:parent-style-name="Domyślnaczcionkaakapitu" style:family="text">
      <style:text-properties style:font-name-complex="Times New Roman" fo:font-size="13pt" style:font-size-asian="13pt" style:font-size-complex="13pt"/>
    </style:style>
    <style:style style:name="T312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3" style:parent-style-name="Normalny" style:family="paragraph">
      <style:paragraph-properties fo:line-height="150%"/>
      <style:text-properties fo:font-weight="bold" style:font-weight-asian="bold"/>
    </style:style>
    <style:style style:name="P314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315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316" style:parent-style-name="Normalny" style:family="paragraph">
      <style:paragraph-properties fo:text-align="center" fo:line-height="150%" fo:margin-left="0.25in">
        <style:tab-stops/>
      </style:paragraph-properties>
      <style:text-properties fo:font-weight="bold" style:font-weight-asian="bold"/>
    </style:style>
    <style:style style:name="P317" style:parent-style-name="Bezodstępów" style:family="paragraph">
      <style:paragraph-properties fo:text-align="justify" fo:margin-top="0.0833in" fo:text-indent="0.4916in"/>
      <style:text-properties style:font-name="Times New Roman" style:font-name-complex="Times New Roman" fo:font-size="12pt" style:font-size-asian="12pt" style:font-size-complex="12pt"/>
    </style:style>
    <style:style style:name="P318" style:parent-style-name="Bezodstępów" style:family="paragraph">
      <style:paragraph-properties fo:text-align="justify" fo:margin-top="0.0833in" fo:text-indent="0.4916in"/>
      <style:text-properties style:font-name="Times New Roman" style:font-name-complex="Times New Roman" fo:font-size="12pt" style:font-size-asian="12pt" style:font-size-complex="12pt"/>
    </style:style>
    <style:style style:name="P319" style:parent-style-name="Bezodstępów" style:family="paragraph">
      <style:paragraph-properties fo:text-align="justify" fo:margin-top="0.0833in" fo:text-indent="0.4916in"/>
      <style:text-properties style:font-name="Times New Roman" style:font-name-complex="Times New Roman" fo:font-size="12pt" style:font-size-asian="12pt" style:font-size-complex="12pt"/>
    </style:style>
    <style:style style:name="P320" style:parent-style-name="Bezodstępów" style:family="paragraph">
      <style:paragraph-properties fo:margin-top="0.0833in" fo:text-indent="0.4916in"/>
      <style:text-properties style:font-name="Times New Roman" style:font-name-complex="Times New Roman" fo:font-size="12pt" style:font-size-asian="12pt" style:font-size-complex="12pt"/>
    </style:style>
    <style:style style:name="P321" style:parent-style-name="Normalny" style:family="paragraph">
      <style:paragraph-properties fo:text-align="justify" fo:margin-top="0.0833in" fo:line-height="150%"/>
      <style:text-properties style:font-name-complex="Times New Roman"/>
    </style:style>
    <style:style style:name="P322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size="13pt" style:font-size-asian="13pt" style:font-size-complex="13pt"/>
    </style:style>
  </office:automatic-styles>
  <office:body>
    <office:text text:use-soft-page-breaks="true">
      <text:p text:style-name="P1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text:s text:c="3"/>Ciechanów, dnia 31 marca 2025 r.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/text:p>
      <text:p text:style-name="P22"/>
      <text:p text:style-name="P23">Konkurs na dwa stanowiska asystenta sędziego</text:p>
      <text:p text:style-name="P24">w Sądzie Rejonowym <text:s/>w Ciechanowie</text:p>
      <text:p text:style-name="P25"><text:span text:style-name="T26">Adm.<text:s/></text:span><text:span text:style-name="T27">1120.4.2025</text:span></text:p>
      <text:p text:style-name="P28"/>
      <text:p text:style-name="P29"/>
      <text:p text:style-name="P30"><text:span text:style-name="T31">Pouczenie:<text:s/></text:span></text:p>
      <text:p text:style-name="P32"><text:span text:style-name="T33">1. <text:s/>Każdy kandydat</text:span><text:span text:style-name="T34"><text:s/>otrzymuje jeden egzemplarz zestawu pytań oraz karty z <text:s/>dwoma <text:s text:c="31"/>pytaniami opisowymi z zakresu prawa cywilnego i karnego;</text:span></text:p>
      <text:p text:style-name="P35"><text:span text:style-name="T36">2</text:span><text:span text:style-name="T37">.<text:s/></text:span><text:span text:style-name="T38">Zestaw pytań składa się ze 36 pytań jednokrotnego wyboru, <text:s/>przy czym każde - pytanie zawiera po 3 propo</text:span><text:span text:style-name="T39">zycje odpowiedzi.</text:span><text:span text:style-name="T40"><text:s/></text:span><text:span text:style-name="T41">Prawidłowa jest odpowiedź, która <text:s/>w połączeniu z treścią pytania tworzy – w świetle obowiązującego prawa – zdanie prawdziwe. Na każde pytanie testowe tylko jedna odpowiedź jest prawidłowa. <text:s/>Niedopuszczalne jest dokonywanie <text:s text:c="15"/></text:span><text:span text:style-name="T42"><text:s text:c="6"/>dodatkowych założeń, wykraczających poza treść pytania.<text:s/></text:span></text:p>
      <text:p text:style-name="P43">4. Każdy kandydat wybiera jedno z dwóch pytań opisowych, na które udziela <text:s/>odpowiedzi.<text:s/></text:p>
      <text:p text:style-name="P44"><text:span text:style-name="T45">5. Za każdą prawidłową odpowiedź testową kandydat otrzymuje 1 punkt. W przypadku zaznaczenia więcej niż<text:s/></text:span><text:span text:style-name="T46">jednej odpowiedzi, żadna z odpowiedzi nie podlega zaliczeniu jako prawidłowa. Pracę pisemną – kazus - komisja ocenia w skali od 0 do 9 punktów.<text:s/></text:span></text:p>
      <text:p text:style-name="P47"><text:span text:style-name="T48">5. Prawidłowość odpowiedzi ocenia się według stanu prawnego na dzień 31 marca 2025 r.<text:s/></text:span></text:p>
      <text:p text:style-name="P49">6. Czas na napisanie pracy konkursowej wynosi 90 minut.</text:p>
      <text:p text:style-name="P50">7. Do trzeciego etapu konkursu dopuszczeni są kandydaci, którzy uzyskali co najmniej <text:s text:c="20"/>29 punktów, w tym co najmniej trzy punkty z pracy pisemnej.</text:p>
      <text:p text:style-name="P51"/>
      <text:p text:style-name="P52"/>
      <text:p text:style-name="P53"/>
      <text:p text:style-name="P54">Test z zakresu prawa cywilnego i postępowania cywilnego<text:s/>oraz <text:s text:c="29"/>z zakresu prawa karnego oraz postępowania karnego</text:p>
      <text:p text:style-name="P55"/>
      <text:p text:style-name="P56"/>
      <text:p text:style-name="P57"/>
      <text:p text:style-name="P58">1. Zgodnie z kodeksem cywilnym, zdolność prawą <text:s/>uzyskuje się:</text:p>
      <text:p text:style-name="P59">a) od chwili urodzenia;</text:p>
      <text:p text:style-name="P60">b) od ukończenia 13 roku życia;</text:p>
      <text:p text:style-name="P61">c) od ukończenia 18 roku życia.<text:s/></text:p>
      <text:p text:style-name="P62"/>
      <text:p text:style-name="P63"/>
      <text:p text:style-name="P64">2. Zgodnie z<text:s/>kodeksem cywilnym, terminy przedawnienia:<text:s/></text:p>
      <text:p text:style-name="P65">a) mogą być skracane lub przedłużane przez czynność prawną;</text:p>
      <text:p text:style-name="P66">b) nie mogą być skracane ani przedłużane przez czynność prawną;</text:p>
      <text:p text:style-name="P67">c) mogą być przedłużone przez sąd.</text:p>
      <text:p text:style-name="P68"/>
      <text:p text:style-name="P69"/>
      <text:p text:style-name="P70">3. Posiadaczem samoistnym jest ten, kto:</text:p>
      <text:p text:style-name="P71">a) włada rzeczą jak właściciel;</text:p>
      <text:soft-page-break/>
      <text:p text:style-name="P72">b) włada rzeczą jak najemcą;</text:p>
      <text:p text:style-name="P73">c) włada faktycznie rzeczą w danym czasie.<text:s/></text:p>
      <text:p text:style-name="P74"/>
      <text:p text:style-name="P75"/>
      <text:p text:style-name="P76">4. Zgodnie z Kodeksem cywilnym, zasiedzenie rzeczy ruchomej następuje przez posiadacza samoistnego:</text:p>
      <text:p text:style-name="P77">a) z upływem10 lat posiadania w złej wierze;</text:p>
      <text:p text:style-name="P78">b) z upływem 3<text:s/>lat niezależnie od dobrej lub złej wiary posiadacza; <text:s/></text:p>
      <text:p text:style-name="P79">c) z upływem 3 lat posiadania w dobrej wierze.</text:p>
      <text:p text:style-name="P80"/>
      <text:p text:style-name="P81"/>
      <text:p text:style-name="P82">5. Ograniczonym prawem rzeczowym jest:</text:p>
      <text:p text:style-name="P83">a) najem;</text:p>
      <text:p text:style-name="P84">b) służebność;</text:p>
      <text:p text:style-name="P85">c) dzierżawa.<text:s/></text:p>
      <text:p text:style-name="P86"/>
      <text:p text:style-name="P87"/>
      <text:p text:style-name="P88">6. Zgodnie z kodeksem cywilnym, solidarność dłużników charakteryzuje się tym, że:</text:p>
      <text:p text:style-name="P89">a) wierzytelność zawsze przysługuje kilku osobom;</text:p>
      <text:p text:style-name="P90">b) wierzyciel może żądać spełnienia świadczenia od wszystkich dłużników łącznie, od kilku z nich lub od każdego z osobna, a zaspokojenie wierzyciela przez któregokolwiek z dłużników zwalnia pozostałych dłużników;</text:p>
      <text:p text:style-name="P91">c) wierzyciel powinien zawsze wezwać do spełnienia świadczenia wszystkich dłużników.</text:p>
      <text:p text:style-name="P92"/>
      <text:p text:style-name="P93"/>
      <text:p text:style-name="P94">7. Zgodnie z kodeksem cywilnym, w razie niewykonania umowy, przy zawarciu której dano zadatek, w braku odmiennego zastrzeżenia umownego albo zwyczaju:</text:p>
      <text:p text:style-name="P95">a) strona, która otrzymała zadatek może odstąpić od umowy i w tej sytuacji musi zwrócić zadatek stronie, która go dała;</text:p>
      <text:p text:style-name="P96">b) strona, która dała zadatek ma prawo żądać sumy dwukrotnie wyższej od strony, która zadatek otrzymała;</text:p>
      <text:p text:style-name="P97">c) strona, która dała zadatek nie ma prawa żądać zwrotu zadatku od strony, która otrzymała zadatek.<text:s/></text:p>
      <text:p text:style-name="P98"/>
      <text:p text:style-name="P99"/>
      <text:p text:style-name="P100">8. Zgodnie z kodeksem cywilnym, sześciomiesięczny termin do złożenia oświadczenia o przyjęciu lub odrzuceniu spadku liczy się od:<text:s/></text:p>
      <text:p text:style-name="P101">a) chwili otwarcia spadku;</text:p>
      <text:p text:style-name="P102">b) dnia, w którym<text:s/>spadkobierca dowiedział się o śmierci spadkodawcy;</text:p>
      <text:p text:style-name="P103">c) dnia, w którym spadkobierca dowiedział się o tytule swego powołania do spadku.<text:s/></text:p>
      <text:p text:style-name="P104"/>
      <text:p text:style-name="P105"/>
      <text:p text:style-name="P106"/>
      <text:p text:style-name="P107">9. Prawo do zachowku przysługuje:</text:p>
      <text:p text:style-name="P108">a) wyłącznie w przypadku dziedziczenia testamentowego;</text:p>
      <text:p text:style-name="P109">b) wyłącznie w przypadku<text:s/>dziedziczenia ustawowego;</text:p>
      <text:soft-page-break/>
      <text:p text:style-name="P110">c) <text:s/>wyłącznie wtedy, gdy spadkodawca pozostawił majątek o wartości wyższej niż nieznaczna.</text:p>
      <text:p text:style-name="P111"/>
      <text:p text:style-name="P112"/>
      <text:p text:style-name="P113">10. Sąd rejonowy jest właściwy do rozpoznania sprawy cywilnej o zapłatę, jeśli wartość przedmiotu sporu nie przekracza:</text:p>
      <text:p text:style-name="P114">a) 50.000 złotych;</text:p>
      <text:p text:style-name="P115">b) 75.000 złotych;</text:p>
      <text:p text:style-name="P116">c) 100.000 złotych.</text:p>
      <text:p text:style-name="P117"/>
      <text:p text:style-name="P118"/>
      <text:p text:style-name="P119">11. Zgodnie z Kodeksem postępowania cywilnego, powództwo o naruszenie posiadania nieruchomości:</text:p>
      <text:p text:style-name="P120">a) musi być wytoczone przed sąd miejsca położenia nieruchomości;</text:p>
      <text:p text:style-name="P121">b) może być wytoczone przed sąd miejsca położenia nieruchomości;</text:p>
      <text:p text:style-name="P122">c) podlega przepisom o właściwości ogólnej.</text:p>
      <text:p text:style-name="P123"/>
      <text:p text:style-name="P124">12. <text:s/>Przesłanką do obligatoryjnego zawieszenia postępowania cywilnego jest:</text:p>
      <text:p text:style-name="P125">a) wniosek stron;</text:p>
      <text:p text:style-name="P126">b) śmierć strony;</text:p>
      <text:p text:style-name="Normalny"><text:span text:style-name="T127">c) wszczęcie mediacji.</text:span></text:p>
      <text:p text:style-name="P128"/>
      <text:p text:style-name="P129"><text:span text:style-name="T130">13.<text:s/></text:span><text:span text:style-name="T131">Zgodnie z Kodeksem postępowania cywilnego, jeżeli wyrok<text:s/></text:span><text:span text:style-name="T132">uwzgledniający powództwo, zasądzający świadczenie pieniężne, jest zaoczny, to sąd:<text:s/></text:span></text:p>
      <text:p text:style-name="P133">a) z urzędu nada wyrokowi przy jego wydaniu rygor natychmiastowej wykonalności;</text:p>
      <text:p text:style-name="P134">b) może mu nadać rygor natychmiastowej wykonalności;<text:s/></text:p>
      <text:p text:style-name="P135">c) może uzależnić nadanie rygoru natychmiastowej wykonalności od złożenia przez powoda stosownego zabezpieczenia.<text:s/></text:p>
      <text:p text:style-name="P136"/>
      <text:p text:style-name="P137"/>
      <text:p text:style-name="P138">14. Zgodnie z Kodeksem postępowania cywilnego, wyrok zaoczny może być wydany:</text:p>
      <text:p text:style-name="P139">a) na rozprawie lub posiedzeniu niejawnym;</text:p>
      <text:p text:style-name="P140">b) wyłącznie na rozprawie;</text:p>
      <text:p text:style-name="P141">c) wyłącznie w obecności powoda.<text:s/></text:p>
      <text:p text:style-name="P142"/>
      <text:p text:style-name="P143"/>
      <text:p text:style-name="P144">15. Zgodnie z kodeksem postępowania cywilnego od wyroku zaocznego pozwany przeciwko któremu zapadł wyrok zaoczny może wnieść środek zaskarżenia w postaci:</text:p>
      <text:p text:style-name="P145">a) zarzutów;</text:p>
      <text:p text:style-name="NormalnyWeb"><text:span text:style-name="T146">b) sprzeciwu;</text:span></text:p>
      <text:p text:style-name="P147">c) apelacji.</text:p>
      <text:p text:style-name="P148"/>
      <text:p text:style-name="P149">16. Zgodnie z kodeksem postępowania cywilnego, Sąd w<text:s/>przypadku zawarcia przez strony ugody sądowej:</text:p>
      <text:p text:style-name="P150"><text:span text:style-name="T151">a) umarza postępowanie;</text:span></text:p>
      <text:soft-page-break/>
      <text:p text:style-name="P152">b) zwraca pozew;</text:p>
      <text:p text:style-name="P153">c) oddala powództwo odstępując od obciążania stron kosztami procesu.</text:p>
      <text:p text:style-name="P154"/>
      <text:p text:style-name="P155"/>
      <text:p text:style-name="P156">17. Wskaż postanowienie sądu pierwszej instancji, na które przysługuje zażalenie do innego składu<text:s/>sądu pierwszej instancji, zgodnie z kodeksem postępowania cywilnego:</text:p>
      <text:p text:style-name="P157">a) sprostowanie orzeczenia;</text:p>
      <text:p text:style-name="P158">b) odmowa sprostowania orzeczenia;<text:s/></text:p>
      <text:p text:style-name="P159">c) oddalenie wniosku o wyłączenie sędziego<text:s/></text:p>
      <text:p text:style-name="P160"/>
      <text:p text:style-name="P161"/>
      <text:p text:style-name="P162"><text:span text:style-name="T163">18. Zgodnie z kodeksem postępowania cywilnego, termin do sporządzenia uzasad</text:span><text:span text:style-name="T164">nienia wyroku przez sędziego, licząc od daty wpływu wniosku wynosi:</text:span></text:p>
      <text:p text:style-name="P165">a) dwa tygodnie;</text:p>
      <text:p text:style-name="P166">b) jeden tydzień;</text:p>
      <text:p text:style-name="P167">c) trzy tygodnie.</text:p>
      <text:p text:style-name="P168"/>
      <text:p text:style-name="P169"/>
      <text:p text:style-name="P170">19. Asystent sędziego, zgodnie z kodeksem postępowania cywilnego, może samodzielnie wydawać:<text:s/></text:p>
      <text:p text:style-name="P171">a) tylko zarządzenia wzywające do uiszczenia opłaty;</text:p>
      <text:p text:style-name="P172">b) tylko zarządzenia o zwrocie pozwu;</text:p>
      <text:p text:style-name="P173">c) wszystkie zarządzenia przewodniczącego, z wyjątkiem zarządzeń o zwrocie pisma procesowego, w tym pozwu.<text:s/></text:p>
      <text:p text:style-name="P174"/>
      <text:p text:style-name="P175"/>
      <text:p text:style-name="P176">20. Zgodnie z kodeksem karnym czyn zabroniony jest popełniony umyślnie:</text:p>
      <text:p text:style-name="P177">a) jeżeli sprawca nie<text:s/>mając zamiaru jego popełnienia, popełnia go jednak na skutek niezachowania ostrożności wymaganej w danych okolicznościach, mimo że możliwość popełnienia tego czynu przewidywał albo mógł przewidzieć,</text:p>
      <text:p text:style-name="P178">b ) jeżeli sprawca ma zamiar jego popełnienia, to jest chce go popełnić albo przewidując możliwość jego popełnienia, na to się godzi,</text:p>
      <text:p text:style-name="P179">c) jeżeli sprawca ma zamiar jego popełnienia i popełnia go, jednak na skutek nieuważności bądź nieostrożności.</text:p>
      <text:p text:style-name="P180"/>
      <text:p text:style-name="P181">21. Zgodnie z kodeksem karnym ten sam czyn:</text:p>
      <text:p text:style-name="P182"><text:span text:style-name="T183">a) może stanowić dwa lu</text:span><text:span text:style-name="T184">b więcej przestępstw</text:span><text:span text:style-name="T185">;</text:span></text:p>
      <text:p text:style-name="P186">b) może stanowić tylko jedno przestępstwo;</text:p>
      <text:soft-page-break/>
      <text:p text:style-name="P187">c) może stanowić nieograniczoną liczbę przestępstw, w zależności od okoliczności.<text:s/></text:p>
      <text:p text:style-name="P188"/>
      <text:p text:style-name="P189">22. Zgodnie z kodeksem karnym sąd wymierza karę za usiłowanie:</text:p>
      <text:p text:style-name="P190">a ) w granicach zagrożenia przewidzianego dla danego przestępstwa;</text:p>
      <text:p text:style-name="P191">b) zawsze maksymalnie do dwóch trzecich górnej granicy ustawowego zagrożenia;</text:p>
      <text:p text:style-name="P192">c) zawsze stosując nadzwyczajne złagodzenie kary.</text:p>
      <text:p text:style-name="P193"/>
      <text:p text:style-name="P194">23. Zgodnie z kodeksem karnym odpowiada za podżeganie:</text:p>
      <text:p text:style-name="P195">a) kto chcąc, aby inna osoba dokonała czynu zabronionego, nakłania ją do tego;</text:p>
      <text:p text:style-name="P196"><text:span text:style-name="T197">b) kto wykonuje czyn zabroniony sam albo wspólnie i w porozumieniu z inną osobą;</text:span></text:p>
      <text:p text:style-name="P198">c) kto w zamiarze, aby inna osoba dokonała czynu zabronionego, swoim zachowaniem <text:s text:c="16"/>ułatwia jego popełnienie, w szczególności dostarczając narzędzie, środek przewozu, <text:s text:c="21"/>udzielając rady lub informacji.</text:p>
      <text:p text:style-name="P199"/>
      <text:p text:style-name="P200">24. Zgodnie z kodeksem karnym karą jest:</text:p>
      <text:p text:style-name="P201"><text:span text:style-name="T202">a) areszt;</text:span></text:p>
      <text:p text:style-name="P203">b) praca społecznie użyteczna;</text:p>
      <text:p text:style-name="P204">c) pozbawienie wolności.</text:p>
      <text:p text:style-name="P205"/>
      <text:p text:style-name="P206">25. Zgodnie z kodeksem karnym środkiem karnym jest:</text:p>
      <text:p text:style-name="P207">a)<text:s/>zakaz prowadzenia pojazdów;</text:p>
      <text:p text:style-name="P208">b ) ograniczenie praw publicznych;</text:p>
      <text:p text:style-name="P209"><text:span text:style-name="T210">c) obniżenie wynagrodzenia.<text:s/></text:span></text:p>
      <text:p text:style-name="P211"/>
      <text:p text:style-name="P212">26. Zgodnie z kodeksem karnym okres próby przy warunkowym umorzeniu postępowania wynosi:</text:p>
      <text:p text:style-name="P213">a) od roku do 5 lat;</text:p>
      <text:p text:style-name="P214">b) od 3 do 5 lat;</text:p>
      <text:p text:style-name="P215">c) od roku do 3 lat.<text:s/></text:p>
      <text:p text:style-name="P216"/>
      <text:p text:style-name="P217">27. Zgodnie<text:s/>z kodeksem karnym karalność zbrodni zabójstwa ustaje, jeżeli od czasu <text:s text:c="14"/>popełnienia czynu upłynęło lat:</text:p>
      <text:soft-page-break/>
      <text:list text:style-name="LFO1" text:continue-numbering="true">
        <text:list-item>
          <text:p text:style-name="P218">40;</text:p>
        </text:list-item>
        <text:list-item>
          <text:p text:style-name="P219">50;</text:p>
        </text:list-item>
        <text:list-item>
          <text:p text:style-name="P220">60.</text:p>
        </text:list-item>
      </text:list>
      <text:p text:style-name="P221"/>
      <text:p text:style-name="P222">28. Zgodnie z kodeksem karnym mieniem wielkiej wartości jest mienie, którego wartość w czasie popełnienia czynu zabronionego przekracza:</text:p>
      <text:list text:style-name="LFO2" text:continue-numbering="true">
        <text:list-item>
          <text:p text:style-name="P223">1.000.000 zł;</text:p>
        </text:list-item>
        <text:list-item>
          <text:p text:style-name="P224">10.000.000 zł;</text:p>
        </text:list-item>
        <text:list-item>
          <text:p text:style-name="P225">100.000.000 zł.</text:p>
        </text:list-item>
      </text:list>
      <text:p text:style-name="P226"/>
      <text:p text:style-name="P227">29. Zgodnie z <text:s/>kodeksem karnym młodocianym jest sprawca, który:</text:p>
      <text:list text:style-name="LFO3" text:continue-numbering="true">
        <text:list-item>
          <text:p text:style-name="P228">w chwili popełnienia czynu zabronionego nie ukończył 15 lat;</text:p>
        </text:list-item>
        <text:list-item>
          <text:p text:style-name="P229">w chwili popełnienia czynu zabronionego nie ukończył 21 lat i w czasie<text:s/>orzekania w pierwszej instancji 24 lat;</text:p>
        </text:list-item>
        <text:list-item>
          <text:p text:style-name="P230"><text:s/>w chwili wydawania wyroku przez sąd drugiej instancji nie ukończył 18 lat.</text:p>
        </text:list-item>
      </text:list>
      <text:p text:style-name="P231"/>
      <text:p text:style-name="P232">30. Zgodnie z kodeksem postępowania karnego sędzia jest z mocy prawa wyłączony od udziału w sprawie, jeżeli:</text:p>
      <text:list text:style-name="LFO4" text:continue-numbering="true">
        <text:list-item>
          <text:p text:style-name="P233">istnieje okoliczność tego rodzaju, że mogłaby wywołać uzasadnioną wątpliwość co do jego bezstronności w danej sprawie;</text:p>
        </text:list-item>
        <text:list-item>
          <text:p text:style-name="P234"><text:span text:style-name="T235">jest na urlopie wypoczynkowym;</text:span></text:p>
        </text:list-item>
        <text:list-item>
          <text:p text:style-name="P236">sprawa dotyczy tego sędziego bezpośrednio.</text:p>
        </text:list-item>
      </text:list>
      <text:p text:style-name="P237"/>
      <text:p text:style-name="P238">31. Zgodnie z kodeksem postępowania karnego strona inna niż oskarżony może ustanowić:</text:p>
      <text:list text:style-name="LFO5" text:continue-numbering="true">
        <text:list-item>
          <text:p text:style-name="P239">obrońcę;</text:p>
        </text:list-item>
        <text:list-item>
          <text:p text:style-name="P240">pełnomocnika;</text:p>
        </text:list-item>
        <text:list-item>
          <text:p text:style-name="P241">przedstawiciela sądowego.<text:s/></text:p>
        </text:list-item>
      </text:list>
      <text:p text:style-name="P242"/>
      <text:p text:style-name="P243">32 .Zgodnie z kodeksem postępowania karnego dowody przeprowadza się:</text:p>
      <text:list text:style-name="LFO6" text:continue-numbering="true">
        <text:list-item>
          <text:p text:style-name="P244">tylko na wniosek stron;</text:p>
        </text:list-item>
        <text:list-item>
          <text:p text:style-name="P245">tylko z urzędu;</text:p>
        </text:list-item>
        <text:list-item>
          <text:p text:style-name="P246">na wniosek stron albo z urzędu.</text:p>
        </text:list-item>
      </text:list>
      <text:p text:style-name="P247"/>
      <text:p text:style-name="P248">33. Zgodnie z kodeksem postępowania karnego oskarżony składa:</text:p>
      <text:list text:style-name="LFO7" text:continue-numbering="true">
        <text:list-item>
          <text:p text:style-name="P249">wyjaśnienia;</text:p>
        </text:list-item>
        <text:list-item>
          <text:p text:style-name="P250">zeznania;</text:p>
        </text:list-item>
        <text:list-item>
          <text:p text:style-name="P251">objaśnienia.<text:s/></text:p>
        </text:list-item>
      </text:list>
      <text:p text:style-name="P252"/>
      <text:p text:style-name="P253">34. Zgodnie z kodeksem postępowania karnego środkiem zapobiegawczym nie jest:</text:p>
      <text:list text:style-name="LFO8" text:continue-numbering="true">
        <text:list-item>
          <text:p text:style-name="P254">tymczasowe aresztowanie;</text:p>
        </text:list-item>
        <text:list-item>
          <text:p text:style-name="P255">terapia uzależnień;</text:p>
        </text:list-item>
        <text:list-item>
          <text:p text:style-name="P256">dozór Policji.</text:p>
        </text:list-item>
      </text:list>
      <text:p text:style-name="P257"/>
      <text:p text:style-name="P258">35. Zgodnie z kodeksem wykroczeń karą nie jest:</text:p>
      <text:list text:style-name="LFO9" text:continue-numbering="true">
        <text:list-item>
          <text:p text:style-name="P259">pozbawienie wolności;</text:p>
        </text:list-item>
        <text:list-item>
          <text:p text:style-name="P260"><text:span text:style-name="T261">ogranicze</text:span><text:span text:style-name="T262">nie wolności;</text:span></text:p>
        </text:list-item>
        <text:list-item>
          <text:p text:style-name="P263"><text:span text:style-name="T264">grzywna.</text:span></text:p>
        </text:list-item>
      </text:list>
      <text:p text:style-name="P265"/>
      <text:p text:style-name="P266">36. Zgodnie z kodeksem karnym wykonawczym w postępowaniu wykonawczym sąd orzeka co do meritum sprawy:</text:p>
      <text:list text:style-name="LFO10" text:continue-numbering="true">
        <text:list-item>
          <text:p text:style-name="P267">wyrokiem;</text:p>
        </text:list-item>
        <text:list-item>
          <text:p text:style-name="P268">zarządzeniem;</text:p>
        </text:list-item>
        <text:list-item>
          <text:p text:style-name="P269">postanowieniem.</text:p>
        </text:list-item>
      </text:list>
      <text:p text:style-name="P270"/>
      <text:p text:style-name="P271"/>
      <text:p text:style-name="P272">KOMISJA KONKURSOWA</text:p>
      <text:p text:style-name="P273">Poprawnych odpowiedzi ……………………. <text:s/>Poprawień ………………<text:s/></text:p>
      <text:p text:style-name="P274"/>
      <text:p text:style-name="P275">Przewodniczący<text:s/>Komisji<text:tab/><text:tab/></text:p>
      <text:p text:style-name="P276">Członkowie Komisji<text:tab/><text:tab/><text:tab/><text:tab/><text:tab/></text:p>
      <text:p text:style-name="P277"/>
      <text:p text:style-name="P278"/>
      <text:p text:style-name="P279"/>
      <text:p text:style-name="P280"/>
      <text:p text:style-name="P281">Ciechanów, dnia 31 marca 2025 r.</text:p>
      <text:p text:style-name="P282"/>
      <text:p text:style-name="P283"/>
      <text:p text:style-name="P284">Konkurs na stanowisko asystenta sędziego</text:p>
      <text:p text:style-name="P285">w Sądzie Rejonowym w Ciechanowie</text:p>
      <text:p text:style-name="P286"><text:span text:style-name="T287">Adm.</text:span><text:span text:style-name="T288"><text:s/></text:span><text:span text:style-name="T289">1120.4.2025</text:span></text:p>
      <text:p text:style-name="P290"/>
      <text:p text:style-name="P291"/>
      <text:p text:style-name="P292">Kazus z prawa cywilnego</text:p>
      <text:p text:style-name="P293"/>
      <text:p text:style-name="P294">Pozwem z 26 marca 2024 r. powód Jan Kowalski domagał się zasądzenia od pozwanego Adama Nowaka kwoty 12.345 zł wraz z odsetkami ustawowymi za opóźnienie od 3 kwietnia 2023 r. do dnia zapłaty.<text:s/></text:p>
      <text:p text:style-name="P295">Podstawą roszczenia była wierzytelność wynikająca z faktury VAT nr 1/23, z której wynikał obowiązek zapłaty przez Adama Nowaka na rzecz Jana Kowalskiego wynagrodzenia za wykonaną przez powoda usługę.<text:s/></text:p>
      <text:p text:style-name="P296">Korespondencja zawierająca odpis pozwu oraz załączników kierowana do pozwanego wróciła do Sądu nieodebrana po prawidłowym podwójnym jej awizowaniu przez pocztę z adnotacją „zwrot – nie podjęto w terminie”.<text:s/></text:p>
      <text:p text:style-name="P297">Przewodniczący zarządził, aby zawiadomić powoda Jana Kowalskiego o tym fakcie i zobowiązał go do doręczenia pozwanemu korespondencji za pośrednictwem komornika – w terminie 2 miesięcy pod rygorem zawieszenia postępowania.<text:s/></text:p>
      <text:p text:style-name="P298">Z uwagi na niewykonanie zarządzenia przewodniczącego postanowieniem z 20 czerwca 2024 r. Sąd na podstawie art. 139<text:span text:style-name="T299">1</text:span><text:s/>§ 2 k.p.c. w zw. z art. 177 § 1 pkt 6 k.p.c. zawiesił postępowanie w sprawie. Powód odebrał to postanowienie 1 lipca 2024 r.</text:p>
      <text:p text:style-name="P300">Do 15 października 2024 r. nie wpłynęła do Sądu od powoda żadna korespondencja, w tym wniosek o podjęcie postępowania.</text:p>
      <text:p text:style-name="P301">Proszę zaproponować treść rozstrzygnięcia, które powinno zapaść w sprawie, treść zarządzenia wykonawczego do tego rozstrzygnięcia, a dodatkowo wskazać, czy to rozstrzygnięcie podlega zaskarżeniu, a jeżeli tak, to w jaki sposób i do jakiego sądu oraz czy podlega ono opłacie sądowej, a jeżeli tak, to w jakiej wysokości.<text:s/></text:p>
      <text:p text:style-name="P302"/>
      <text:p text:style-name="P303"/>
      <text:soft-page-break/>
      <text:p text:style-name="P304">Ciechanów, dnia 31 marca 2025 r.</text:p>
      <text:p text:style-name="P305"/>
      <text:p text:style-name="P306"/>
      <text:p text:style-name="P307">Konkurs na stanowisko asystenta sędziego</text:p>
      <text:p text:style-name="P308">w Sądzie Rejonowym w Ciechanowie</text:p>
      <text:p text:style-name="P309"><text:span text:style-name="T310">Adm.</text:span><text:span text:style-name="T311"><text:s/></text:span><text:span text:style-name="T312">1120.4.2025</text:span></text:p>
      <text:p text:style-name="P313"/>
      <text:p text:style-name="P314"/>
      <text:p text:style-name="P315">Kazus z prawa karnego.</text:p>
      <text:p text:style-name="P316"/>
      <text:p text:style-name="P317">W dniu 10 czerwca 2024 roku w Ciechanowie Jan Kowalski kłócił się ze<text:s/>swoim sąsiadem Pawłem Wiśniewskim. W trakcie kłótni J. Kowalski zagroził mu, że: „połamie mu łapy”. Za chwilę J. Kowalski wziął metalowy pręt i uderzył nim Pawła Wiśniewskiego w rękę.<text:s/></text:p>
      <text:p text:style-name="P318">W wyniku tego zdarzenia wszczęto postępowanie karne. Wniosek o ściganie, ustnie do protokołu, złożył Paweł Wiśniewski. W toku postępowania karnego powołano biegłego lekarza, który stwierdził, że Paweł Wiśniewski doznał „złamania kości łokciowej prawej kończyny górnej w dwóch miejscach, co skutkuje jego rozstrojem zdrowia na czas powyżej 7 dni”.</text:p>
      <text:p text:style-name="P319">W wyniku tego zdarzenia oskarżyciel publiczny wniósł przeciwko Janowi Kowalskiemu akt oskarżenia. Zarzucił mu czyn w postaci, że: „W dniu 10 czerwca 2024 roku w Ciechanowie zagroził Pawłowi Wiśniewskiemu popełnieniem przestępstwa na jego szkodę, tj. dokonaniem złamania jego ręki, przy czym groźby te wzbudziły w Pawle Wiśniewskim uzasadnione obawy, że będą spełnione, po czym swoje groźby spełnił uderzając go metalowym prętem”, tj. o przestępstwo określone w art. 190§1 kk.</text:p>
      <text:p text:style-name="P320">Proszę ocenić zasadność skargi Prokuratora w zakresie zarzucanego czynu. <text:s/></text:p>
      <text:p text:style-name="P321"/>
      <text:p text:style-name="P3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-complex="Times New Roman" fo:color="#000000" style:letter-kerning="false" style:language-complex="ar" style:country-complex="SA" fo:hyphenate="true"/>
    </style:style>
    <style:style style:name="Akapitzlistą" style:display-name="Akapit z listą" style:family="paragraph" style:parent-style-name="Normalny">
      <style:paragraph-properties fo:widows="2" fo:orphans="2" style:vertical-align="auto" fo:margin-bottom="0.1111in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msonormalcxspdrugie" style:display-name="msonormalcxspdrugie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Bezodstępów" style:display-name="Bez odstępów" style:family="paragraph">
      <style:paragraph-properties fo:widows="2" fo:orphans="2" style:vertical-align="auto"/>
      <style:text-properties style:font-name="Calibri" style:font-name-asian="Calibri" style:font-name-complex="Times New Roman" style:letter-kerning="true" fo:font-size="11pt" style:font-size-asian="11pt" style:font-size-complex="11pt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6</text:page-number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 j</meta:initial-creator>
    <dc:creator>Ciachowska Monika</dc:creator>
    <meta:creation-date>2025-05-26T08:24:00Z</meta:creation-date>
    <dc:date>2025-05-26T08:25:00Z</dc:date>
    <meta:print-date>2025-03-28T08:02:00Z</meta:print-date>
    <meta:template xlink:href="Normal" xlink:type="simple"/>
    <meta:editing-cycles>3</meta:editing-cycles>
    <meta:editing-duration>PT60S</meta:editing-duration>
    <meta:document-statistic meta:page-count="9" meta:paragraph-count="25" meta:word-count="1840" meta:character-count="12855" meta:row-count="92" meta:non-whitespace-character-count="11040"/>
  </office:meta>
</office:document-meta>
</file>